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1B10000009023AFE623FFCDCB2F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Quotations">
      <style:text-properties officeooo:rsid="00029b95" officeooo:paragraph-rsid="00029b95"/>
    </style:style>
    <style:style style:name="P2" style:family="paragraph" style:parent-style-name="Text_20_body">
      <style:paragraph-properties fo:break-before="page"/>
    </style:style>
    <style:style style:name="P3" style:family="paragraph" style:parent-style-name="Text_20_body">
      <style:paragraph-properties fo:margin-top="0cm" fo:margin-bottom="0cm" style:contextual-spacing="false"/>
      <style:text-properties officeooo:rsid="0003d303" officeooo:paragraph-rsid="0003d303"/>
    </style:style>
    <style:style style:name="P4" style:family="paragraph" style:parent-style-name="Text_20_body">
      <style:text-properties officeooo:rsid="0003d303" officeooo:paragraph-rsid="0003d303"/>
    </style:style>
    <style:style style:name="P5" style:family="paragraph" style:parent-style-name="Text_20_body">
      <style:text-properties officeooo:rsid="0001bcd5" officeooo:paragraph-rsid="0001bcd5"/>
    </style:style>
    <style:style style:name="P6" style:family="paragraph" style:parent-style-name="Quotations">
      <loext:graphic-properties draw:fill-gradient-name="gradient" draw:fill-hatch-name="hatch"/>
      <style:paragraph-properties fo:margin-top="0cm" fo:margin-bottom="0cm" style:contextual-spacing="false"/>
    </style:style>
    <style:style style:name="P7" style:family="paragraph" style:parent-style-name="Title">
      <style:text-properties officeooo:paragraph-rsid="00054310"/>
    </style:style>
    <style:style style:name="P8" style:family="paragraph" style:parent-style-name="Header">
      <style:text-properties officeooo:rsid="002429f2" officeooo:paragraph-rsid="0005820b"/>
    </style:style>
    <style:style style:name="P9" style:family="paragraph" style:parent-style-name="Text_20_body" style:list-style-name="L1"/>
    <style:style style:name="P10" style:family="paragraph" style:parent-style-name="Text_20_body" style:list-style-name="L1">
      <style:paragraph-properties fo:margin-top="0cm" fo:margin-bottom="0cm" style:contextual-spacing="false"/>
      <style:text-properties officeooo:rsid="0003d303" officeooo:paragraph-rsid="0003d303"/>
    </style:style>
    <style:style style:name="T1" style:family="text">
      <style:text-properties officeooo:rsid="0001bcd5"/>
    </style:style>
    <style:style style:name="T2" style:family="text">
      <style:text-properties officeooo:rsid="0001e43c"/>
    </style:style>
    <style:style style:name="T3" style:family="text">
      <style:text-properties fo:font-size="10pt"/>
    </style:style>
    <style:style style:name="T4" style:family="text">
      <style:text-properties fo:font-size="10pt" officeooo:rsid="0001e43c"/>
    </style:style>
    <style:style style:name="T5" style:family="text">
      <style:text-properties fo:font-size="10pt" officeooo:rsid="0003d303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size="10pt" officeooo:rsid="00270393" style:font-size-asian="10pt" style:font-size-complex="10pt"/>
    </style:style>
    <style:style style:name="T8" style:family="text">
      <style:text-properties officeooo:rsid="00029b95"/>
    </style:style>
    <style:style style:name="T9" style:family="text">
      <style:text-properties officeooo:rsid="0003d303"/>
    </style:style>
    <style:style style:name="T10" style:family="text">
      <style:text-properties fo:font-weight="normal" style:font-weight-asian="normal" style:font-weight-complex="normal"/>
    </style:style>
    <style:style style:name="T11" style:family="text">
      <style:text-properties officeooo:rsid="00054310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Formulário de Avaliação Fase 1</text:p>
      <text:p text:style-name="Subtitle"><text:span text:style-name="T11">P</text:span>rimeira submissão</text:p>
      <text:p text:style-name="Subtitle">(proposta ou primeira versão do artigo)</text:p>
      <text:p text:style-name="Text_20_body">Os Anais do UEADSL só aceitam <text:span text:style-name="T1">publicação</text:span> de textos apresentados no evento. Os trabalhos são analisados <text:span text:style-name="T1">no ambiente dos Anais,</text:span> <text:span text:style-name="T1">no OJS, </text:span>e todas as revisões são feitas lá. <text:span text:style-name="T1">Esta submissão inicial depende o objetivo do professor ou orientador, quando for o caso: pode ser uma proposta com esquemas e/ou tópicos, resumo, título, palavras-chave, ou, inclusive se não houver orientação nesse sentido, uma primeira versão completa do artigo. A formatação é recomendável mas não obrigatória nesta fase.</text:span></text:p>
      <text:p text:style-name="Text_20_body"><text:span text:style-name="Strong_20_Emphasis">Geral:</text:span></text:p>
      <text:p text:style-name="Text_20_body">1) PDF com 4 a 6 páginas A4, com fonte Liberations Sans (ou uma proprietária semelhante, como arial), tamanho 12, e espaçamento entrelinhas de 1,5;<text:line-break/>2) deve conter o nome dos autores e referências bibliográficas;<text:line-break/>3) deve usar as imagens de topo e rodapé da edição atual em seus respectivos lugares; e<text:line-break/>4) deve ser submetido à seção ARTIGOS (se for o caso, a Comissão Editorial indica a seção das conferências e menções honrosas).</text:p>
      <text:p text:style-name="Text_20_body">Detalhes gerais sobre escrita: <text:a xlink:type="simple" xlink:href="http://ueadsl.textolivre.pro.br/arquivos/sobreEscrita/" office:target-frame-name="_blank" xlink:show="new" text:style-name="Internet_20_link" text:visited-style-name="Visited_20_Internet_20_Link">http://ueadsl.textolivre.pro.br/arquivos/sobreEscrita/</text:a></text:p>
      <text:p text:style-name="Text_20_body">Siga os prazos de submissão da edição correspondente.</text:p>
      <text:p text:style-name="P5">A nota desta fase só tem como objetivo servir de parâmetro para a análise da fase 2.</text:p>
      <text:p text:style-name="P5"/>
      <text:p text:style-name="P6">A parte abaixo do formulário deve ser encaminhada pelo OJS aos autores. Copie e cole.</text:p>
      <text:p text:style-name="Horizontal_20_Line"/>
      <text:p text:style-name="Text_20_body">1) O artigo corresponde ao resumo? <text:span text:style-name="Strong_20_Emphasis">Até 10 pontos</text:span>.</text:p>
      <text:p text:style-name="Quotations">Observar também a pertinência do título e das palavras de chave, tendo como parâmetro a coerência e a coesão do conjunto.</text:p>
      <text:p text:style-name="Text_20_body">* </text:p>
      <text:p text:style-name="Text_20_body"/>
      <text:p text:style-name="Text_20_body">2) A ideia central está clara no texto? <text:span text:style-name="Strong_20_Emphasis">Até 10 pontos</text:span>.</text:p>
      <text:p text:style-name="Quotations">Basicamente, espera-se que tenha sido apresentada no início e que o desenvolvimento conduza a ela, na conclusão. Essa ordem não precisa ser estritamente observada, desde que a mudança não dificulte a compreensão do trabalho.</text:p>
      <text:p text:style-name="Text_20_body">* </text:p>
      <text:p text:style-name="Text_20_body"/>
      <text:p text:style-name="Text_20_body"/>
      <text:p text:style-name="P2">3) A estrutura do trabalho e os subtítulos <text:span text:style-name="T2">são produtivos</text:span>? <text:span text:style-name="Strong_20_Emphasis">Até 10 pontos</text:span>.</text:p>
      <text:p text:style-name="Quotations">Aqui são observados <text:span text:style-name="T2">t</text:span><text:span text:style-name="T4">ópicos, esquemas, </text:span>subtítulos, figuras, exemplos, tabelas, com o objetivo de verificar <text:span text:style-name="T2">se a progress</text:span><text:span text:style-name="T4">ão está clara e conduz a uma conclusão coerente com o resumo</text:span>.</text:p>
      <text:p text:style-name="Text_20_body">* </text:p>
      <text:p text:style-name="Text_20_body"/>
      <text:p text:style-name="Text_20_body">4) Se baseado em alguma teoria, metodologia ou linha de pesquisa, o trabalho indica referências? Ou se baseado em vídeos, textos verbais ou qualquer outro tipo te mídia, cita devidamente as referências? <text:span text:style-name="Strong_20_Emphasis">Até 10 pontos</text:span>.</text:p>
      <text:p text:style-name="Quotations">Os 10 pontos são assim distribuídos: i) se as referências citadas dialogam adequadamente com o tecido textual, ganha 10 pontos, ii) se não citar referências, perde 10 pontos; iii) se não apresentar na listagem final todos os textos citados ou se lista textos não referidos, perde pontos de acordo com decisão do parecerista. <text:span text:style-name="T2">No caso de propostas, devem apresentar pelo menos algumas refer</text:span><text:span text:style-name="T4">ências indicativas do campo teórico.</text:span></text:p>
      <text:p text:style-name="Text_20_body">* </text:p>
      <text:p text:style-name="Text_20_body"/>
      <text:p text:style-name="Text_20_body">5) <text:span text:style-name="T2">A metodologia é</text:span> adequada à proposta? <text:span text:style-name="T2">Haverá/houve coleta de dados</text:span>? É <text:span text:style-name="T2">exequível no tempo disponível?</text:span> <text:span text:style-name="Strong_20_Emphasis">Até 10 pontos</text:span>.</text:p>
      <text:p text:style-name="Quotations">Verificar se as seguintes perguntas estão respondidas: como foi <text:span text:style-name="T2">ou ser</text:span><text:span text:style-name="T4">á </text:span>feita a análise? como os dados foram <text:span text:style-name="T2">ou ser</text:span><text:span text:style-name="T4">ão</text:span> colhidos? como os resultados foram obtidos? <text:span text:style-name="T2">Se n</text:span><text:span text:style-name="T4">ão for exequível, sugerir cortes.</text:span></text:p>
      <text:p text:style-name="Text_20_body">* </text:p>
      <text:p text:style-name="Text_20_body"/>
      <text:p text:style-name="Text_20_body">6) Houve plágio? <text:span text:style-name="Strong_20_Emphasis">Sim: -100pt, Parcial: -50pt ou Não: 0pt</text:span></text:p>
      <text:p text:style-name="Quotations">Se houve plágio total (mais de 50% do texto contém plágio), -100, se houve plágio parcial (texto de outrém usado sem citar a fonte) -50 pontos. Se não houver plágio, preencha com 0 por favor. <text:span text:style-name="T2">Se houver, indicar refer</text:span><text:span text:style-name="T4">ência comprobatória (link).</text:span></text:p>
      <text:p text:style-name="Text_20_body">* </text:p>
      <text:p text:style-name="Text_20_body"/>
      <text:p text:style-name="Text_20_body">7) Análise coerente e consistente? <text:span text:style-name="Strong_20_Emphasis">Até 15 pontos.</text:span></text:p>
      <text:p text:style-name="Quotations">Os argumentos da análise e sua apresentação são coerentes e consistentes, considerando-se o escopo do trabalho e o nível da turma? <text:span text:style-name="T2">No caso da proposta, caso n</text:span><text:span text:style-name="T4">ão haja indicações nesse sentido, indicar opções adequadas à proposta.</text:span></text:p>
      <text:p text:style-name="Text_20_body">* </text:p>
      <text:p text:style-name="Text_20_body"/>
      <text:p text:style-name="Text_20_body"/>
      <text:p text:style-name="P2">8) <text:span text:style-name="T2">O trabalho a) defende uma posição, ou b) apresenta mais de uma visão do tema e busca uma conciliação ou c) apresenta visões incompatíveis do tema para reflexã</text:span><text:span text:style-name="T8">o. </text:span><text:span text:style-name="T2"><text:s/></text:span><text:s/><text:span text:style-name="Strong_20_Emphasis">Até 10 pontos.</text:span></text:p>
      <text:p text:style-name="P1">Comente o trabalho tendo em vista as opç<text:span text:style-name="T3">ões acima e faça comentários sugestivos para um melhor resultado ou apresentação da abordagem escolhida pelos autores.</text:span></text:p>
      <text:p text:style-name="Text_20_body">* </text:p>
      <text:p text:style-name="Text_20_body"/>
      <text:p text:style-name="Text_20_body">9) <text:span text:style-name="T9">A temática é relevante e/ou atual?</text:span> <text:span text:style-name="Strong_20_Emphasis">Até 10 pontos</text:span>.</text:p>
      <text:p text:style-name="Quotations">O avaliador deverá <text:span text:style-name="T9">considerar a </text:span><text:span text:style-name="T5">área de conhecimento na qual é desenvolvido o trabalho. Pode fazer indicações de referências e/ou de alternativas para a abordagem ser mais interessante para o público.</text:span></text:p>
      <text:p text:style-name="Text_20_body">* </text:p>
      <text:p text:style-name="Text_20_body"/>
      <text:p text:style-name="Text_20_body">10) Linguagem formal. A adequação ao gênero vale <text:span text:style-name="Strong_20_Emphasis">até 15 pontos</text:span>.</text:p>
      <text:p text:style-name="Quotations">A linguagem não precisa ser excessivamente formal, mas deve ser mais formal do que a usada no quotidiano. Devemos escolher, num trabalho científico, palavras e estruturas de frases que indiquem a seriedade do trabalho e denotem respeito ao ouvinte ou leitor.</text:p>
      <text:p text:style-name="Text_20_body">* </text:p>
      <text:p text:style-name="Text_20_body"/>
      <text:list xml:id="list1580293635" text:style-name="L1">
        <text:list-header>
          <text:p text:style-name="P9">Nota<text:span text:style-name="Strong_20_Emphasis"><text:span text:style-name="T10">:</text:span></text:span></text:p>
          <text:p text:style-name="P9">* <text:span text:style-name="T9"><text:tab/></text:span></text:p>
          <text:p text:style-name="P10">( ) Aprovado com correções necessárias e sugestões</text:p>
          <text:p text:style-name="P10">( ) Reprovado</text:p>
        </text:list-header>
      </text:list>
      <text:p text:style-name="P3"/>
      <text:p text:style-name="Text_20_body"><text:span text:style-name="Strong_20_Emphasis">COMENTÁRIO PRIVADO PARA AUTORES</text:span></text:p>
      <text:p text:style-name="P4">A ser entregue junto com o parecer.</text:p>
      <text:p text:style-name="Text_20_body">* 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Horizontal_20_Line"/>
      <text:p text:style-name="Quotations">fim do formulário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/>
    <style:font-face style:name="Liberation Sans1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oto Serif CJK SC" style:font-size-asian="10.5pt" style:language-asian="zh" style:country-asian="CN" style:font-name-complex="Noto Sans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oto Serif CJK SC" style:font-size-asian="10.5pt" style:language-asian="zh" style:country-asian="CN" style:font-name-complex="Noto Sans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" style:font-family-complex="'Noto Sans Devanagari'" style:font-family-generic-complex="swis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Liberation Sans" fo:font-family="'Liberation Sans'" style:font-family-generic="swiss"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Noto Sans Devanagari" style:font-family-complex="'Noto Sans Devanagari'" style:font-family-generic-complex="swiss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  <style:text-properties fo:font-size="10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officeooo:rsid="002429f2" officeooo:paragraph-rsid="0005820b"/>
    </style:style>
    <style:style style:name="MT1" style:family="text">
      <style:text-properties fo:font-size="10pt" officeooo:rsid="00270393" style:font-size-asian="10pt" style:font-size-complex="10pt"/>
    </style:style>
    <style:style style:name="MT2" style:family="text">
      <style:text-properties fo:font-size="10pt" style:font-size-asian="10pt" style:font-size-complex="10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Avaliação – fase 2</text:span><text:tab/><text:span text:style-name="MT2">Anais do </text:span><draw:frame draw:style-name="Mfr1" draw:name="Figura1" text:anchor-type="char" svg:x="8.456cm" svg:y="-0.169cm" svg:width="1.824cm" svg:height="0.607cm" draw:z-index="1"><draw:image xlink:href="Pictures/10000001000001B10000009023AFE623FFCDCB2F.png" xlink:type="simple" xlink:show="embed" xlink:actuate="onLoad" draw:mime-type="image/png"/></draw:frame><text:span text:style-name="MT2"><text:s text:c="17"/><text:tab/>p. </text:span><text:span text:style-name="MT2"><text:page-number text:select-page="current">2</text:page-number></text:span><text:span text:style-name="MT2">/</text:span><text:span text:style-name="MT2"><text:page-count>3</text:page-count>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4-25T10:42:26.897012085</meta:creation-date>
    <dc:date>2023-04-25T16:43:28.327666029</dc:date>
    <meta:editing-duration>PT29M34S</meta:editing-duration>
    <meta:editing-cycles>7</meta:editing-cycles>
    <meta:generator>LibreOffice/7.3.7.2$Linux_X86_64 LibreOffice_project/30$Build-2</meta:generator>
    <meta:document-statistic meta:table-count="0" meta:image-count="1" meta:object-count="0" meta:page-count="3" meta:paragraph-count="49" meta:word-count="772" meta:character-count="4697" meta:non-whitespace-character-count="3944"/>
  </office:meta>
</office:document-meta>
</file>