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1B10000009023AFE623FFCDCB2F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top="0cm" fo:margin-bottom="0cm" style:contextual-spacing="false"/>
    </style:style>
    <style:style style:name="P2" style:family="paragraph" style:parent-style-name="Text_20_body">
      <style:text-properties officeooo:paragraph-rsid="001fd749"/>
    </style:style>
    <style:style style:name="P3" style:family="paragraph" style:parent-style-name="Text_20_body">
      <style:paragraph-properties fo:margin-top="0cm" fo:margin-bottom="0cm" style:contextual-spacing="false"/>
      <style:text-properties officeooo:paragraph-rsid="001fd749"/>
    </style:style>
    <style:style style:name="P4" style:family="paragraph" style:parent-style-name="Text_20_body">
      <style:paragraph-properties fo:text-align="start" style:justify-single-word="false" style:writing-mode="lr-tb"/>
    </style:style>
    <style:style style:name="P5" style:family="paragraph" style:parent-style-name="Horizontal_20_Line">
      <style:text-properties officeooo:paragraph-rsid="00233b7c"/>
    </style:style>
    <style:style style:name="P6" style:family="paragraph" style:parent-style-name="Quotations">
      <loext:graphic-properties draw:fill-gradient-name="gradient" draw:fill-hatch-name="hatch"/>
      <style:paragraph-properties fo:margin-top="0cm" fo:margin-bottom="0cm" style:contextual-spacing="false"/>
      <style:text-properties officeooo:paragraph-rsid="00233b7c"/>
    </style:style>
    <style:style style:name="P7" style:family="paragraph" style:parent-style-name="Text_20_body">
      <style:text-properties officeooo:paragraph-rsid="00233b7c"/>
    </style:style>
    <style:style style:name="P8" style:family="paragraph" style:parent-style-name="Text_20_body">
      <style:text-properties officeooo:rsid="0001bcd5" officeooo:paragraph-rsid="00233b7c"/>
    </style:style>
    <style:style style:name="P9" style:family="paragraph" style:parent-style-name="Text_20_body">
      <style:paragraph-properties fo:text-align="center" style:justify-single-word="false"/>
      <style:text-properties officeooo:rsid="001fd749" officeooo:paragraph-rsid="001fd749"/>
    </style:style>
    <style:style style:name="P10" style:family="paragraph" style:parent-style-name="Text_20_body">
      <style:paragraph-properties fo:text-align="start" style:justify-single-word="false"/>
      <style:text-properties officeooo:rsid="001fd749" officeooo:paragraph-rsid="001fd749"/>
    </style:style>
    <style:style style:name="P11" style:family="paragraph" style:parent-style-name="Title">
      <style:text-properties officeooo:paragraph-rsid="00217144"/>
    </style:style>
    <style:style style:name="P12" style:family="paragraph" style:parent-style-name="Header">
      <style:text-properties officeooo:rsid="002429f2" officeooo:paragraph-rsid="002429f2"/>
    </style:style>
    <style:style style:name="P13" style:family="paragraph" style:parent-style-name="Text_20_body" style:list-style-name="L1"/>
    <style:style style:name="T1" style:family="text">
      <style:text-properties officeooo:rsid="001d6ecc"/>
    </style:style>
    <style:style style:name="T2" style:family="text">
      <style:text-properties officeooo:rsid="001fd749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officeooo:rsid="00217144"/>
    </style:style>
    <style:style style:name="T5" style:family="text">
      <style:text-properties style:font-name="Liberation Sans1" fo:font-size="18pt" officeooo:rsid="00217144" style:font-name-asian="Noto Sans CJK SC" style:font-size-asian="18pt" style:font-name-complex="Noto Sans Devanagari" style:font-size-complex="18pt"/>
    </style:style>
    <style:style style:name="T6" style:family="text">
      <style:text-properties officeooo:rsid="00233b7c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officeooo:rsid="00270393" style:font-size-asian="10pt" style:font-size-complex="10pt"/>
    </style:style>
    <style:style style:name="T9" style:family="text">
      <style:text-properties officeooo:rsid="0027039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Formulário de Avaliação Fase <text:span text:style-name="T1">2</text:span></text:p>
      <text:p text:style-name="Subtitle">(<text:span text:style-name="T1">texto completo e formatado</text:span>)</text:p>
      <text:p text:style-name="P2">Os Anais do UEADSL só aceitam submissões de textos apresentados no evento. Os trabalhos são analisados pelo sistema do UEADSL e todas as revisões são feitas lá, portanto só submeta aqui a versão final do trabalho, conforme a orientação abaixo. </text:p>
      <text:p text:style-name="P2"/>
      <text:p text:style-name="Text_20_body"><text:span text:style-name="Strong_20_Emphasis">Geral:</text:span></text:p>
      <text:p text:style-name="Text_20_body">1) PDF com 4 a 6 páginas A4, com fonte Liberations Sans (ou uma proprietária semelhante, como arial), tamanho 12, e espaçamento entrelinhas de 1,5;<text:line-break/>2) deve conter o nome dos autores e referências bibliográficas;<text:line-break/>3) deve usar as imagens de topo e rodapé da edição atual em seus respectivos lugares; e<text:line-break/>4) deve ser submetido à seção ARTIGOS (se for o caso, a Comissão Editorial indica a seção das conferências e menções honrosas).</text:p>
      <text:p text:style-name="Text_20_body">Detalhes gerais sobre escrita: <text:a xlink:type="simple" xlink:href="http://ueadsl.textolivre.pro.br/arquivos/sobreEscrita/" office:target-frame-name="_blank" xlink:show="new" text:style-name="Internet_20_link" text:visited-style-name="Visited_20_Internet_20_Link">http://ueadsl.textolivre.pro.br/arquivos/sobreEscrita/</text:a></text:p>
      <text:p text:style-name="Text_20_body">Siga os prazos de submissão da edição correspondente.</text:p>
      <text:p text:style-name="Text_20_body">Só será publicado o trabalho que tenha obtido pelo menos 60% de aprovação na etapa final de avaliação dos artigos no evento.</text:p>
      <text:p text:style-name="Text_20_body">Trabalhos que não atendam a essas especificações serão sumariamente arquivados.</text:p>
      <text:p text:style-name="P8"/>
      <text:p text:style-name="P6">A parte abaixo do formulário deve ser encaminhada pelo OJS aos autores. Copie e cole.</text:p>
      <text:p text:style-name="P5"/>
      <text:p text:style-name="P7">1) O artigo corresponde ao resumo? <text:span text:style-name="Strong_20_Emphasis">Até 10 pontos</text:span>.</text:p>
      <text:p text:style-name="Quotations">Observar também a pertinência do título e das palavras de chave, tendo como parâmetro a coerência e a coesão do conjunto.</text:p>
      <text:p text:style-name="Text_20_body">* </text:p>
      <text:p text:style-name="Text_20_body"/>
      <text:p text:style-name="Text_20_body">2) A ideia central está clara no texto? <text:span text:style-name="Strong_20_Emphasis">Até 10 pontos</text:span>.</text:p>
      <text:p text:style-name="Quotations">Basicamente, espera-se que tenha sido apresentada no início e que o desenvolvimento conduza a ela, na conclusão. Essa ordem não precisa ser estritamente observada, desde que a mudança não dificulte a compreensão do trabalho.</text:p>
      <text:p text:style-name="Text_20_body">* </text:p>
      <text:p text:style-name="Text_20_body"/>
      <text:p text:style-name="Text_20_body"/>
      <text:p text:style-name="Text_20_body"><text:soft-page-break/>3) A estrutura do trabalho e os subtítulos ajudam na leitura do texto? <text:span text:style-name="Strong_20_Emphasis">Até 10 pontos</text:span>.</text:p>
      <text:p text:style-name="Quotations">Aqui são observados subtítulos, figuras, exemplos, tabelas, com o objetivo de verificar se aparecem no momento certo, se são importantes para a compreensão do trabalho ou descartáveis, se estão na medida certa ou se aparecem em demasia.</text:p>
      <text:p text:style-name="Text_20_body">* </text:p>
      <text:p text:style-name="Text_20_body"/>
      <text:p text:style-name="Text_20_body">4) Se baseado em alguma teoria, metodologia ou linha de pesquisa, o trabalho indica referências? Ou se baseado em vídeos, textos verbais ou qualquer outro tipo te mídia, cita devidamente as referências? <text:span text:style-name="Strong_20_Emphasis">Até 10 pontos</text:span>.</text:p>
      <text:p text:style-name="Quotations">Os 10 pontos são assim distribuídos: i) se as referências citadas dialogam adequadamente com o tecido textual, ganha 10 pontos, ii) se não citar referências, perde 10 pontos; iii) se não apresentar na listagem final todos os textos citados ou se lista textos não referidos, perde pontos de acordo com decisão do parecerista.</text:p>
      <text:p text:style-name="Text_20_body">* </text:p>
      <text:p text:style-name="Text_20_body"/>
      <text:p text:style-name="Text_20_body">5) O trabalho apresenta metodologia de forma adequada à proposta? se houve coleta de dados, é descrita? o trabalho é claro quanto à forma como foi realizado? <text:span text:style-name="Strong_20_Emphasis">Até 10 pontos</text:span>.</text:p>
      <text:p text:style-name="Quotations">Verificar se as seguintes perguntas estão respondidas: como foi feita a análise? como os dados foram colhidos? como os resultados foram obtidos?</text:p>
      <text:p text:style-name="Text_20_body">* </text:p>
      <text:p text:style-name="Text_20_body"/>
      <text:p text:style-name="Text_20_body">6) Houve plágio? <text:span text:style-name="Strong_20_Emphasis">Sim: -100pt, Parcial: -50pt ou Não: 0pt</text:span></text:p>
      <text:p text:style-name="Quotations">Se houve plágio total (mais de 50% do texto contém plágio), -100, se houve plágio parcial (texto de outrém usado sem citar a fonte) -50 pontos. Se não houver plágio, preencha com 0 por favor.</text:p>
      <text:p text:style-name="Text_20_body">* </text:p>
      <text:p text:style-name="Text_20_body"/>
      <text:p text:style-name="Text_20_body">7) Análise coerente e consistente? <text:span text:style-name="Strong_20_Emphasis">Até 15 pontos.</text:span></text:p>
      <text:p text:style-name="Quotations">Os argumentos da análise e sua apresentação são coerentes e consistentes, considerando-se o escopo do trabalho e o nível da turma?</text:p>
      <text:p text:style-name="Text_20_body">* </text:p>
      <text:p text:style-name="Text_20_body"/>
      <text:p text:style-name="Text_20_body">8) As considerações finais devem mostrar a importância dos resultados, as perguntas não respondidas, os possíveis desdobramentos e qualquer outro fato que o autor julgue digno de nota. <text:span text:style-name="Strong_20_Emphasis">Até 10 pontos.</text:span></text:p>
      <text:p text:style-name="Quotations">As considerações finais devem mostrar a importância dos resultados, as perguntas não respondidas, os possíveis desdobramentos e qualquer outro fato que o autor julgue digno de nota.</text:p>
      <text:p text:style-name="Text_20_body"><text:soft-page-break/>* </text:p>
      <text:p text:style-name="Text_20_body"/>
      <text:p text:style-name="Text_20_body">9) Apresentação das referências. <text:span text:style-name="Strong_20_Emphasis">Até 10 pontos</text:span>.</text:p>
      <text:p text:style-name="Quotations">O avaliador deverá verificar a formatação das referências, assim como se todas fazem parte da estrutura textual do artigo.</text:p>
      <text:p text:style-name="Text_20_body">* </text:p>
      <text:p text:style-name="Text_20_body"/>
      <text:p text:style-name="Text_20_body">10) Linguagem formal. A adequação ao gênero vale <text:span text:style-name="Strong_20_Emphasis">até 15 pontos</text:span>.</text:p>
      <text:p text:style-name="Quotations">A linguagem não precisa ser excessivamente formal, mas deve ser mais formal do que a usada no quotidiano. Devemos escolher, num trabalho científico, palavras e estruturas de frases que indiquem a seriedade do trabalho e denotem respeito ao ouvinte ou leitor.</text:p>
      <text:p text:style-name="Text_20_body">* </text:p>
      <text:p text:style-name="Text_20_body"/>
      <text:p text:style-name="P4">Nota<text:span text:style-name="Strong_20_Emphasis"><text:span text:style-name="T3">:</text:span></text:span></text:p>
      <text:list xml:id="list2726936092" text:style-name="L1">
        <text:list-header>
          <text:p text:style-name="P13">* </text:p>
        </text:list-header>
      </text:list>
      <text:p text:style-name="P3"><text:span text:style-name="T2">( ) Revisado conforme solicitado → Aprovado<text:tab/>( ) A</text:span>provado com <text:span text:style-name="T2">C</text:span>orreções <text:span text:style-name="T2">(1ª submissão)</text:span></text:p>
      <text:p text:style-name="P9">( ) Reprovado: não foram feitas as correções obrigatórias solicitadas</text:p>
      <text:p text:style-name="P10"/>
      <text:p text:style-name="Text_20_body"><text:span text:style-name="Strong_20_Emphasis">COMENTÁRIO PRIVADO PARA AUTORES</text:span></text:p>
      <text:p text:style-name="Quotations">Insira as suas observações sobre a avaliação, <text:span text:style-name="T2">bem</text:span> como as orientações de formatação não obedecidas.</text:p>
      <text:p text:style-name="Text_20_body">* </text:p>
      <text:p text:style-name="P5"/>
      <text:p text:style-name="P6">A parte abaixo do formulário deve ser encaminhada pelo OJS aos <text:span text:style-name="T6">editores somente</text:span>. Copie e cole.</text:p>
      <text:p text:style-name="P5"/>
      <text:p text:style-name="P2"><text:span text:style-name="Strong_20_Emphasis">FRASE SÍNTESE</text:span>: </text:p>
      <text:p text:style-name="Quotations"><text:span text:style-name="T2">R</text:span>edija uma frase síntese do artigo para ser incorporada ao editorial (com título e nome dos autores junto a um breve comentário sobre o assunto e abordagem do artigo)</text:p>
      <text:p text:style-name="P2">* </text:p>
      <text:p text:style-name="P2"/>
      <text:p text:style-name="P2"><text:span text:style-name="Strong_20_Emphasis">MEN</text:span><text:span text:style-name="Strong_20_Emphasis"><text:span text:style-name="T2">Ç</text:span></text:span><text:span text:style-name="Strong_20_Emphasis">ÃO HONROSA</text:span>: Se este artigo recebeu acima de <text:span text:style-name="Strong_20_Emphasis">89 pontos</text:span>, você o recomenda para receber Menção Honrosa? <text:s/><text:span text:style-name="T2">( ) Sim ( ) Não</text:span></text:p>
      <text:p text:style-name="P1"/>
      <text:p text:style-name="Horizontal_20_Line"/>
      <text:p text:style-name="Quotations">fim do formulári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Noto Sans Devanagari" style:font-family-complex="'Noto Sans Devanagari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  <style:text-properties fo:font-size="10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officeooo:rsid="002429f2" officeooo:paragraph-rsid="002429f2"/>
    </style:style>
    <style:style style:name="MT1" style:family="text">
      <style:text-properties fo:font-size="10pt" officeooo:rsid="00270393" style:font-size-asian="10pt" style:font-size-complex="10pt"/>
    </style:style>
    <style:style style:name="MT2" style:family="text">
      <style:text-properties fo:font-size="10pt" style:font-size-asian="10pt" style:font-size-complex="10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Avaliação – fase 2</text:span><text:tab/><text:span text:style-name="MT2">Anais do </text:span><draw:frame draw:style-name="Mfr1" draw:name="Figura1" text:anchor-type="char" svg:x="8.456cm" svg:y="-0.169cm" svg:width="1.824cm" svg:height="0.607cm" draw:z-index="0"><draw:image xlink:href="Pictures/10000001000001B10000009023AFE623FFCDCB2F.png" xlink:type="simple" xlink:show="embed" xlink:actuate="onLoad" draw:mime-type="image/png"/></draw:frame><text:span text:style-name="MT2"><text:s text:c="17"/><text:tab/>p. </text:span><text:span text:style-name="MT2"><text:page-number text:select-page="current">2</text:page-number></text:span><text:span text:style-name="MT2">/</text:span><text:span text:style-name="MT2"><text:page-count>3</text:page-count>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4-25T10:45:15.582122419</meta:creation-date>
    <dc:date>2023-04-25T16:44:06.813031484</dc:date>
    <meta:editing-duration>PT15M6S</meta:editing-duration>
    <meta:editing-cycles>9</meta:editing-cycles>
    <meta:generator>LibreOffice/7.3.7.2$Linux_X86_64 LibreOffice_project/30$Build-2</meta:generator>
    <meta:document-statistic meta:table-count="0" meta:image-count="1" meta:object-count="0" meta:page-count="3" meta:paragraph-count="54" meta:word-count="800" meta:character-count="4864" meta:non-whitespace-character-count="4084"/>
  </office:meta>
</office:document-meta>
</file>